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очаково-матвеевского-блеснут-знанием-правил-русского-языка"/>Жители Очаково-Матвеевского блеснут знанием правил русского языка<text:bookmark-end text:name="жители-очаково-матвеевского-блеснут-знанием-правил-русского-языка"/></text:h>
      <text:p text:style-name="First_20_paragraph">16.02.2016</text:p>
      <text:p text:style-name="Text_20_body"><text:span text:style-name="T1">17 и 18 февраля в ДК «Гагаринец» пройдет акция «Грамотей», приуроченная к Международному дню родного языка</text:span></text:p>
      <text:p text:style-name="Text_20_body">Принять участие в увлекательных конкурсах, играх и викторинах могут все желающие в возрасте от 6 лет. Мероприятие пройдет по адресу: ул. Матвеевская, д. 18, корп. 1. В первый день акция стартует ровно в полдень, во второй — в 18:00. Телефон для справок: <text:a xlink:type="simple" xlink:href="tel:%2B7%20%28495%29%20441-23-44" office:name=""><text:span text:style-name="Definition">+7 (495) 441-23-44</text:span></text:a>.</text:p>
      <text:p text:style-name="Text_20_body">Напомним, что Международный день родного языка, учрежденный ЮНЕСКО, отмечается в 16-й раз. Дата 21 февраля выбрана неслучайно. Именно в этот день в 1952 году пакистанскими полицейскими была расстреляна демонстрация студентов, выступавших за право говорить на своем родном языке — бенгали. Это страшное и печальное событие, по мнению представителей ЮНЕСКО, должно послужить напоминанием всему человечеству о важности и необходимости сохранения любого, пусть даже малораспространенного, языка на планете.</text:p>
      <text:p text:style-name="Text_20_body"><text:span text:style-name="T2">Вадим Алексеев</text:span></text:p>
      <text:p text:style-name="Text_20_body"><text:line-break/></text:p>
      <text:p text:style-name="Text_20_body">Адрес страницы: <text:a xlink:type="simple" xlink:href="http://zao.mos.ru/presscenter/news/detail/2525842.html" office:name=""><text:span text:style-name="Definition">http://zao.mos.ru/presscenter/news/detail/2525842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0T18:59:59Z</meta:creation-date>
    <dc:date>2024-09-20T18:59:59Z</dc:date>
  </office:meta>
</office:document-meta>
</file>