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нхигс-готовит-управленцев-со-школьной-парты"/>РАНХиГС готовит управленцев со школьной парты<text:bookmark-end text:name="ранхигс-готовит-управленцев-со-школьной-парты"/></text:h>
      <text:p text:style-name="First_20_paragraph">01.06.2016</text:p>
      <text:p text:style-name="Text_20_body"/>
      <text:p text:style-name="Text_20_body"><text:span text:style-name="T1">В школе с углубленным изучением английского языка № 1232 «На Кутузовском» прошел цикл мастер-классов «Станция “Мой путь”». Он проходил в рамках 1-го этапа проекта Института государственной службы и управления (ИГСУ) РАНХиГС по профориентации школьников</text:span></text:p>
      <text:p text:style-name="Text_20_body">Работа мастер-классов была построена так, чтобы научить ребят самостоятельно находить эффективные решения проблем в своей будущей управленческой деятельности. Учащиеся осваивали три темы: «Основы управления», «Компетенции» и «Целеполагание». Они увлеченно выполняли сложные задания.</text:p>
      <text:p text:style-name="Text_20_body">Цикл профориентационной работы «Станции “Мой путь”» РАНХиГС предусматривал особый мастер-класс по командообразованию. Администрация школы поставила перед ИГСУ задачу: сплотить ребят, помочь им создать эффективную команду, принимающую ответственные решения. Эту задачу специалисты ИГСУ успешно решили.</text:p>
      <text:p text:style-name="Text_20_body">По мнению учителей, наблюдавших за проведением всех мастер-классов, они прошли на «отлично». Ребята действовали активно и слаженно, с готовностью и интересом откликались на все задания. Результаты анкетирования школьников по итогам 1-го этапа проекта РАНХиГС показали: они получили необходимые знания для управленческой деятельности в школьных органах самоуправления.</text:p>
      <text:p text:style-name="Text_20_body">В следующем учебном году Академия продолжит сотрудничество со школой с углубленным изучением английского языка № 1232 «На Кутузовском». В планах – мастер-классы для Совета самоуправления школы, учеников 8–11 классов, а также для учителей.</text:p>
      <text:p text:style-name="Text_20_body">Петр Иванов</text:p>
      <text:p text:style-name="Text_20_body"><text:line-break/></text:p>
      <text:p text:style-name="Text_20_body">Адрес страницы: <text:a xlink:type="simple" xlink:href="http://zao.mos.ru/presscenter/news/detail/3058848.html" office:name=""><text:span text:style-name="Definition">http://zao.mos.ru/presscenter/news/detail/3058848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8:51:56Z</meta:creation-date>
    <dc:date>2023-05-30T18:51:56Z</dc:date>
  </office:meta>
</office:document-meta>
</file>