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оссии-будет-создана-национальная-система-рейтинга-вузов"/>В России будет создана национальная система рейтинга вузов<text:bookmark-end text:name="в-россии-будет-создана-национальная-система-рейтинга-вузов"/></text:h>
      <text:p text:style-name="First_20_paragraph">02.06.2016</text:p>
      <text:p text:style-name="Text_20_body"/>
      <text:p text:style-name="Text_20_body"><text:span text:style-name="T1">Такое решение принял Союз ректоров РФ</text:span></text:p>
      <text:p text:style-name="Text_20_body">31 мая в старейшем университете страны рабочая группа Российского Союза ректоров под председательством Виктора Садовничего, бессменного ректора Московского государственного университета, обсудила вопросы разработки национального рейтинга вузов.</text:p>
      <text:p text:style-name="Text_20_body">На заседании была проанализирована методология наиболее популярных рейтингов – ведь именно от критериев оценки зависит, войдет ли тот или иной университет в список самых престижных вузов мира. А критерии оценки разных рейтингов отличаются.</text:p>
      <text:p text:style-name="Text_20_body">Так, для ARWU приоритетными показателями являются число нобелевских лауреатов и обладателей медали Филдса, а также количество публикаций в таких изданиях, как Nature и Science. Рейтинг QS составляет список на основе репутационных «баллов», которые выставляет вузам академическое сообщество. Система THE задействует наибольшее число параметров – ее рейтинг базируется на показателях научной репутации, цитируемости научных работ, репутации в педагогическом сообществе, доходе от внедрения инноваций, а также на количестве выпускников, имеющих научную степень уровня PhD.</text:p>
      <text:p text:style-name="Text_20_body">В создании альтернативной системы оценки высших учебных заведений мира заинтересована не только Россия, но и Китай, Бразилия, Индия, Южная Африка, Иран, Ливан, а также некоторые бывшие республики Советского Союза.</text:p>
      <text:p text:style-name="Text_20_body">Тот рейтинг, который предлагает создать рабочая группа Союза ректоров России, будет учитывать 9 оценок, среди которых – качество образования и преподавания, связи с производителями, потенциал развития… Предполагается, что его разработают в трех вариантах – глобальном, евразийском и российском.</text:p>
      <text:p text:style-name="Text_20_body">Штаб-квартира нового рейтинга будет базироваться в Москве, а его первый список лучших вузов мира предположительно выйдет в свет весной 2017 года.</text:p>
      <text:p text:style-name="Text_20_body">Светлана Калачёва</text:p>
      <text:p text:style-name="Text_20_body"><text:line-break/></text:p>
      <text:p text:style-name="Text_20_body">Адрес страницы: <text:a xlink:type="simple" xlink:href="http://zao.mos.ru/presscenter/news/detail/3068743.html" office:name=""><text:span text:style-name="Definition">http://zao.mos.ru/presscenter/news/detail/3068743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01T07:27:39Z</meta:creation-date>
    <dc:date>2024-03-01T07:27:39Z</dc:date>
  </office:meta>
</office:document-meta>
</file>