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носительно-качества-школьной-формы-проконсультируют-по-телефону"/>Относительно качества школьной формы проконсультируют по телефону<text:bookmark-end text:name="относительно-качества-школьной-формы-проконсультируют-по-телефону"/></text:h>
      <text:p text:style-name="First_20_paragraph">08.08.2016</text:p>
      <text:p text:style-name="Text_20_body"><text:span text:style-name="T1">Накануне нового учебного года управление Роспотребнадзора по Москве открыло горячую линию по вопросам качества и безопасности детских товаров.</text:span></text:p>
      <text:p text:style-name="Text_20_body">Консультирование по этим вопросам будет проводиться с 4 августа по 5 сентября 2016 года. Эксперты дадут необходимые разъяснения относительно книжных изданий, канцелярских принадлежностей, школьной формы, обуви. Также будет оказана практическая помощь в разрешении возникших вопросов и проблем, относящихся к компетенции Роспотребнадзора. Консультирование будет проводиться по телефону кол-центра 8 (495) 785-37-41 (добавочные телефоны по вопросам защиты прав потребителей: 103, 105) и по телефонам: 8 (495) 687-40-57, 8 (495) 616-67-94 (по вопросам соблюдения санитарно-эпидемиологических требований к детским товарам). Обращения по телефонам принимаются по рабочим дням с 09:00 до 18:00 (с понедельника по четверг), с 09:00 до 16:45 (по пятницам), обеденный перерыв с 13:00 до 13:45.</text:p>
      <text:p text:style-name="Text_20_body">Для оказания практической помощи в составлении проектов претензий, исковых заявлений, жалоб также можно обратиться непосредственно в Общественную приемную управления Роспотребнадзора по г. Москве (Графский пер., 4/9, 1-й этаж, кабинет № 106) либо в ФБУЗ «Центр гигиены и эпидемиологии в городе Москве» в отдел консультационных услуг для потребителей по адресу: Графский пер., 4/9, 3-й этаж, кабинет № 341. Консультации, а также составление претензий, исковых заявлений в суды осуществляются на безвозмездной основе.</text:p>
      <text:p text:style-name="Text_20_body">Телефон для справок: 8 (495) 687-39-61, 8 (495) 785-37-41.</text:p>
      <text:p text:style-name="Text_20_body"><text:span text:style-name="T2">Юлия Викторова</text:span></text:p>
      <text:p text:style-name="Text_20_body"><text:line-break/></text:p>
      <text:p text:style-name="Text_20_body">Адрес страницы: <text:a xlink:type="simple" xlink:href="http://zao.mos.ru/presscenter/news/detail/3497235.html" office:name=""><text:span text:style-name="Definition">http://zao.mos.ru/presscenter/news/detail/3497235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5:22:33Z</meta:creation-date>
    <dc:date>2023-07-19T15:22:33Z</dc:date>
  </office:meta>
</office:document-meta>
</file>