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ый-учебный-год-откроют-арт-субботы"/>Новый учебный год откроют арт-субботы<text:bookmark-end text:name="новый-учебный-год-откроют-арт-субботы"/></text:h>
      <text:p text:style-name="First_20_paragraph">16.08.2016</text:p>
      <text:p text:style-name="Text_20_body"><text:span text:style-name="T1">Перед школьниками выступят представители культуры и искусства</text:span></text:p>
      <text:p text:style-name="Text_20_body">С началом учебного года в Москве запускается новый проект «Арт-субботы», организованный для школьников и их родителей. Всех желающих приглашают на лекции, мастер-классы и беседы, которые проведут известные представители культуры и искусства. Посетителям расскажут о направлениях в искусстве, научат разбираться в граффити и перформансе и т.д.</text:p>
      <text:p text:style-name="Text_20_body">Занятия будут проходить каждую субботу. Местом проведения станут Дворец пионеров на Воробьевых горах, арт-центр «Полиграфический цех», база техникума им. Л.Б. Красина, Московский музей современного искусства, школа современного искусства «Свободные мастерские», Академия художеств им. Сурикова.</text:p>
      <text:p text:style-name="Text_20_body">Лекции по искусству будут бесплатными, для участия надо только зарегистрироваться на сайте <text:a xlink:type="simple" xlink:href="http://art.educom.ru/" office:name=""><text:span text:style-name="Definition">art.educom.ru</text:span></text:a>.</text:p>
      <text:p text:style-name="Text_20_body"><text:span text:style-name="T2">Олеся Кедрова</text:span></text:p>
      <text:p text:style-name="Text_20_body"><text:line-break/></text:p>
      <text:p text:style-name="Text_20_body">Адрес страницы: <text:a xlink:type="simple" xlink:href="http://zao.mos.ru/presscenter/news/detail/3549958.html" office:name=""><text:span text:style-name="Definition">http://zao.mos.ru/presscenter/news/detail/3549958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2T10:10:50Z</meta:creation-date>
    <dc:date>2023-08-02T10:10:50Z</dc:date>
  </office:meta>
</office:document-meta>
</file>