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-мгу-открылась-гимназия"/>При МГУ открылась гимназия<text:bookmark-end text:name="при-мгу-открылась-гимназия"/></text:h>
      <text:p text:style-name="First_20_paragraph">06.09.2016</text:p>
      <text:p text:style-name="Text_20_body"><text:span text:style-name="T1">Здесь будут учиться 100 лучших школьников, прошедших жесткий конкурсный отбор</text:span></text:p>
      <text:p text:style-name="Text_20_body">Для ста сильнейших школьников-гуманитариев и естественников День знаний стал не только началом нового учебного года, но и совсем иной жизни: в 10-й класс они пошли в гимназию, открывшуюся при МГУ им. М.В. Ломоносова. Новое структурное подразделение вуза, возведенное по индивидуальному проекту, представляет собой пять зданий. Это учебные и жилые корпуса, а также спортивный комплекс с бассейном.</text:p>
      <text:p text:style-name="Text_20_body">Инициатива создания университетской гимназии принадлежит ректору МГУ им. М.В. Ломоносова Виктору Садовничему. С момента подачи идеи до начала строительства прошло четыре года, спустя еще два новое подразделение вуза обрело первых учеников. Конкурсный отбор в гимназию проходил в два этапа с апреля по август и, по словам участников, был неимоверно сложен. На право именоваться университетскими гимназистами претендовали 1200 старшеклассников из разных уголков страны, зачислили же в образовательное учреждение всего 100 человек. Они будут обучаться по пяти профилям: естественно-научному, инженерному, математическому, гуманитарному и социально-экономическому.</text:p>
      <text:p text:style-name="Text_20_body">Гимназия будет функционировать по принципу многопрофильного инновационного научно-образовательного комплекса. Обучение будет совмещать как проверенные временем традиции, так и современный подход. Заниматься с одаренными школьниками будут профессора, научные сотрудники, аспиранты МГУ и т.д. Проведение занятий планируется по комбинированному типу, предусматривающему и групповое обучение, и индивидуальные уроки. Разумеется, в образовательном процессе будут использованы инновационные решения, в частности, цифровая платформа, которая сейчас создается при поддержке компании «Иннопрактика».</text:p>
      <text:p text:style-name="Text_20_body">В основу же своей деятельности гимназия закладывает фундаментальный анализ сложных систем. Ожидается, что в будущем это позволит выпускникам самостоятельно и качественно работать с информацией и находить правильные решения в сложных ситуациях.</text:p>
      <text:p text:style-name="Text_20_body">Олеся Кедрова</text:p>
      <text:p text:style-name="Text_20_body"><text:line-break/></text:p>
      <text:p text:style-name="Text_20_body">Адрес страницы: <text:a xlink:type="simple" xlink:href="http://zao.mos.ru/presscenter/news/detail/3683677.html" office:name=""><text:span text:style-name="Definition">http://zao.mos.ru/presscenter/news/detail/3683677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20:49:00Z</meta:creation-date>
    <dc:date>2023-05-19T20:49:00Z</dc:date>
  </office:meta>
</office:document-meta>
</file>