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ьникам-ново-переделкино-объясняли-какие-опасности-окружают-нас-в-повседневной-жизни-и-как-можно-их-избежать"/>Школьникам Ново-Переделкино объясняли, какие опасности окружают нас в повседневной жизни и как можно их избежать<text:bookmark-end text:name="школьникам-ново-переделкино-объясняли-какие-опасности-окружают-нас-в-повседневной-жизни-и-как-можно-их-избежать"/></text:h>
      <text:p text:style-name="First_20_paragraph">04.10.2016</text:p>
      <text:p text:style-name="Text_20_body"/>
      <text:p text:style-name="Text_20_body"><text:span text:style-name="T1">В ГБПОУ КГТиТ №</text:span><text:span text:style-name="T2"> </text:span><text:span text:style-name="T2"> </text:span><text:span text:style-name="T1">41 подразделение «Федосьино» прошла неделя безопасности</text:span></text:p>
      <text:p text:style-name="Text_20_body">Цель недели безопасности, проводившейся в колледже № 41 подразделение Федосьино для всех учеников (с 1-го по 11-й классы), – профилактика и предупреждение детского травматизма. Ребятам рассказали о том, что в повседневной жизни всех нас подстерегает немало серьезных проблем. Причем многие из них мы создаем себе сами: например, игнорируя элементарные правила пожарной безопасности или переходя улицу в неположенном месте. Любая, на первый взгляд, мелочь может привести к беде, поэтому детям необходимо знать, как можно предотвратить то или иное чрезвычайное происшествие (ЧП).</text:p>
      <text:p text:style-name="Text_20_body">Учителя колледжа № 41 провели уроки рисования для малышей с 1-го по 4-й классы, а для старших ребят – смотр плакатов на темы «Опасности вокруг нас», «Экстремальные ситуации в жилище», «Выживание в природе в чрезвычайных ситуациях» и т.п. Дети отобразили на бумаге правила, соблюдение которых поможет предотвратить ЧП.</text:p>
      <text:p text:style-name="Text_20_body">Также во всех классах были проведены специальные тематические занятия. Малышам рассказали о правилах противопожарной безопасности на уроке «Где дым, там и огонь». Им объяснили, какую опасность могут представлять самые обыкновенные спички, которые вовсе не предназначены для детских игр.</text:p>
      <text:p text:style-name="Text_20_body">Для школьников 5–10-х классов провели уроки «Опасные и экстремальные ситуации», «Катастрофы» и «Личная безопасность». Формы изложения материала были самые разные: презентации, демонстрация специального видеофильма, беседы, доклады и обсуждения.</text:p>
      <text:p text:style-name="Text_20_body">Особое внимание в ГБПОУ КГТиТ № 41подразделение Федосьино уделили разъяснению правил дорожного движения для малышей. В колледж пришел работник ГИБДД, который рассказал им о необходимости соблюдать ПДД, переходить улицу только на зеленый сигнал светофора и в строго отведенных для этого местах.</text:p>
      <text:p text:style-name="Text_20_body">Кроме того, в течение недели безопасности учителя начальной школы после уроков проводили тематические пятиминутки с учениками на темы: «Правила дорожной безопасности», «Как вести себя на улице, чтобы не попасть в беду», «Один дома» и «Опасные предметы дома». Все классные руководители составили вместе с учениками карту «Безопасный путь домой», в которой наметили самые оптимальные с точки зрения ПДД маршруты передвижения ребят между домом и школой. В библиотеке колледжа всю неделю проходила выставка книг на тему «Будь умным пешеходом», посвященная соблюдению ПДД.</text:p>
      <text:p text:style-name="Text_20_body">Нет сомнений в том, что неделя безопасности пойдет на пользу ребятам и поможет им избежать многих неприятностей.</text:p>
      <text:p text:style-name="Text_20_body">Петр Иванов</text:p>
      <text:p text:style-name="Text_20_body"><text:line-break/></text:p>
      <text:p text:style-name="Text_20_body">Адрес страницы: <text:a xlink:type="simple" xlink:href="http://zao.mos.ru/presscenter/news/detail/3885647.html" office:name=""><text:span text:style-name="Definition">http://zao.mos.ru/presscenter/news/detail/3885647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9T16:32:33Z</meta:creation-date>
    <dc:date>2024-01-19T16:32:33Z</dc:date>
  </office:meta>
</office:document-meta>
</file>