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раменок-появится-музей-русского-быта"/>В школе Раменок появится музей русского быта<text:bookmark-end text:name="в-школе-раменок-появится-музей-русского-быта"/></text:h>
      <text:p text:style-name="First_20_paragraph">05.10.2016</text:p>
      <text:p text:style-name="Text_20_body"><text:span text:style-name="T1">Москвичей приглашают присоединиться к созданию экспозиции</text:span></text:p>
      <text:p text:style-name="Text_20_body">Коллектив школы № 38 организует в общеобразовательном учреждении музей русского быта и истории района Раменки. Педагоги и ученики создают экспозицию, которая будет давать представление о жизни и традициях русского народа, а также о событиях, происходивших на этой территории.</text:p>
      <text:p text:style-name="Text_20_body">Рассказать действительно есть о чем. Чего только стоят расположенные на территории района Раменки такие крупные и известные (причем не только в России, но и за рубежом) объекты, как Московский университет и киноконцерн «Мосфильм». Уже одно только их строительство представляет исторический интерес, а сколько произошло за время их функционирования!</text:p>
      <text:p text:style-name="Text_20_body">Еще больше интересного откроется, если погрузиться вглубь веков. На территории современного района, на правом берегу Москвы-реки, в XV веке раскинулось большое село Воробьево, давшее впоследствии название Воробьевым горам. А на берегу извилистой речки имелось несколько небольших селений, одним из которых была деревня Раменки, образованная, по свидетельству историков, в 1389 году. По некоторым данным, название населенного пункта происходит от слова «рамень» – густой лес. В то время территория современного района, действительно, была покрыта вековыми лесами. С этим природным богатством связана история возникновения еще одного известного села – Троицкое-Голенищево, от которого сейчас остался только Троицкий храм. А в начале XV века здесь располагалось загородное поместье митрополита Московского и Киевского Киприана. Именно здесь он начал вести знаменитую Троицкую летопись и здесь же скончался в 1407 году. Позже территорию нынешнего района облюбовали бояре и даже сам царь Алексей Михайлович, построивший на Воробьевых горах загородный дом. Шло время, одни населенные пункты прирастали к более масштабным, другие исчезали… В конце 50-х годов прошлого века деревня Раменки вошла в состав Москвы, а в 1991 году ее именем был назван целый район.</text:p>
      <text:p text:style-name="Text_20_body">В планах педагогическо-ученического состава школы – отразить частичку богатой истории этой местности. Преподаватели призывают учеников, родителей и местных жителей принять активное участие в сборе экспонатов. Для постоянной выставки принимаются прялки, вышивки, деревянная расписная посуда, самовары, старинные утюги и прочие предметы обихода. Экспонаты можно принести по адресу: Мичуринский пр-т, д. 42.<text:line-break/></text:p>
      <text:p text:style-name="Text_20_body">Олеся Кедрова</text:p>
      <text:p text:style-name="Text_20_body"><text:line-break/></text:p>
      <text:p text:style-name="Text_20_body">Адрес страницы: <text:a xlink:type="simple" xlink:href="http://zao.mos.ru/presscenter/news/detail/3891632.html" office:name=""><text:span text:style-name="Definition">http://zao.mos.ru/presscenter/news/detail/3891632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9:00:45Z</meta:creation-date>
    <dc:date>2024-09-20T19:00:45Z</dc:date>
  </office:meta>
</office:document-meta>
</file>