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-шекспира-на-английском"/>Про Шекспира на английском<text:bookmark-end text:name="про-шекспира-на-английском"/></text:h>
      <text:p text:style-name="First_20_paragraph">06.10.2016</text:p>
      <text:p text:style-name="Text_20_body"><text:span text:style-name="T1">Средневековый драматург интересен современным школьникам</text:span></text:p>
      <text:p text:style-name="Text_20_body">Это выяснилось в рамках проведения школьного тура Всероссийской олимпиады по английскому языку в Шуваловской гимназии № 1448 района Раменки. Предлагая старшеклассникам сделать обзор по одной из пьес Шекспира, педагоги совсем не были уверены в том, что подростки справятся: не верилось, что современные школьники читают произведения английского классика. Мнение оказалось ошибочным, и это был один из тех редких случаев, когда учителя порадовались своим заблуждениям.</text:p>
      <text:p text:style-name="Text_20_body">Разумеется, большинство ребят рассуждало о трагедии «Ромео и Джульетта», однако некоторые ученики выбрали темой задания более сложного «Гамлета» и даже смогли охарактеризовать его.</text:p>
      <text:p text:style-name="Text_20_body">Обсуждение этапа Всероссийской олимпиады получило продолжение на XXVIмеждународной научной конференции «Шекспировские чтения – 2016: 400 лет бессмертия поэта», прошедшей на днях в Государственном институте искусствознания. Педагог Шуваловской гимназии № 1448 Ольга Бархатова поделилась с коллегами отрывками из сочинений ребят, показала видеофрагменты из спектакля учеников 7–9-х классов, посвященного великому драматургу, и продемонстрировала видеозаписи с рассказами детей о значении произведений Шекспира в их жизни. Столь глубокое знание творчества средневекового классика и интерес к его произведениям вызвали аплодисменты почетного жюри и неподдельный интерес участников конференции к процессу обучения в гимназии. Педагогический состав образовательного учреждения и в дальнейшем намерен работать в том же направлении. Учителя уверены, что и их, и учеников впереди ждут новые открытия в английской драме и литературе, а школьный театр порадует свежими постановками.</text:p>
      <text:p text:style-name="Text_20_body">Олеся Кедрова</text:p>
      <text:p text:style-name="Text_20_body"><text:line-break/></text:p>
      <text:p text:style-name="Text_20_body">Адрес страницы: <text:a xlink:type="simple" xlink:href="http://zao.mos.ru/presscenter/news/detail/3899643.html" office:name=""><text:span text:style-name="Definition">http://zao.mos.ru/presscenter/news/detail/389964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00:01:14Z</meta:creation-date>
    <dc:date>2023-10-04T00:01:14Z</dc:date>
  </office:meta>
</office:document-meta>
</file>