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мту-помогли-отреставрировать-старинный-храм-в-карачаево-черкесии"/>Студенты МТУ помогли отреставрировать старинный храм в Карачаево-Черкесии<text:bookmark-end text:name="студенты-мту-помогли-отреставрировать-старинный-храм-в-карачаево-черкесии"/></text:h>
      <text:p text:style-name="First_20_paragraph">28.08.2017</text:p>
      <text:p text:style-name="Text_20_body"/>
      <text:p text:style-name="Text_20_body"><text:span text:style-name="T1">Волонтеры проекта «Маяки дружбы» уже побывали в нескольких кавказских регионах</text:span></text:p>
      <text:p text:style-name="Text_20_body">Участники культурно-исторического проекта «Маяки дружбы. Башни Кавказа» продолжают свою миссию. Студенты расположенного в Тропарево-Никулино высшего учебного заведения уже побывали в Дагестане и Ингушетии, всего волонтеры в этом году посетят восемь регионов.</text:p>
      <text:p text:style-name="Text_20_body">Молодые люди принимают активное участие в восстановлении исторических памятников. Так, ребята вместе со специалистами уже помогли отреставрировать фрагменты древних оборонительных конструкций и родовые башни, являющиеся ярким примером самобытной горской культуры.</text:p>
      <text:p text:style-name="Text_20_body">Еще одна экспедиция прошла в Карачаево-Черкесии. Здесь волонтеры приняли участие в восстановлении древнего христианского храма, который датируется Х веком.</text:p>
      <text:p text:style-name="Text_20_body">Целью проекта является укрепление дружеских связей между молодежью России разных национальностей.</text:p>
      <text:p text:style-name="Text_20_body">Виктория Васильева</text:p>
      <text:p text:style-name="Text_20_body">Фото: МТУ</text:p>
      <text:p text:style-name="Text_20_body"><text:line-break/></text:p>
      <text:p text:style-name="Text_20_body">Адрес страницы: <text:a xlink:type="simple" xlink:href="http://zao.mos.ru/presscenter/news/detail/6801186.html" office:name=""><text:span text:style-name="Definition">http://zao.mos.ru/presscenter/news/detail/680118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3T14:42:00Z</meta:creation-date>
    <dc:date>2023-11-23T14:42:00Z</dc:date>
  </office:meta>
</office:document-meta>
</file>