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осквичи-достойно-выступили-на-xvi-всероссийском-турнире-по-тхэквондо"/>Москвичи достойно выступили на XVI Всероссийском турнире по тхэквондо<text:bookmark-end text:name="москвичи-достойно-выступили-на-xvi-всероссийском-турнире-по-тхэквондо"/></text:h>
      <text:p text:style-name="First_20_paragraph">25.10.2017</text:p>
      <text:p text:style-name="Text_20_body"/>
      <text:p text:style-name="Text_20_body"><text:span text:style-name="T1">Воспитанники школы «Борец» привезли из Смоленска две золотые, шесть серебряных и три бронзовые медали.</text:span></text:p>
      <text:p text:style-name="Text_20_body">Турнир по тхэквондо «Кубок Смоленской крепости» был посвящен воинам и сотрудникам спецподразделений, погибшим при исполнении служебного долга.</text:p>
      <text:p text:style-name="Text_20_body">Спортсмены, представляющие школу «Борец», выступили очень достойно. Любовь Нуждина (тренер – Л.А. Фадеева) и Анна Иноземцева (тренеры – А.И. Михеев, Л.А. Фадеева) стали победителями в своих весовых категориях.</text:p>
      <text:p text:style-name="Text_20_body">Серебряные медали получили шесть тхэквондистов: Константин Рекстон, Максим Осин, Иван Грачев, Николай Гаврилюк, Татьяна Дорошина и Максим Долгов. Обладателями бронзовых наград стали еще трое спортсменов: Владимир Мушкамбарян, Никита Сушков и Ирина Будягина.</text:p>
      <text:p text:style-name="Text_20_body">Анна Васенина</text:p>
      <text:p text:style-name="Text_20_body">Фото: Школа «Борец»</text:p>
      <text:p text:style-name="Text_20_body"><text:line-break/></text:p>
      <text:p text:style-name="Text_20_body">Адрес страницы: <text:a xlink:type="simple" xlink:href="http://zao.mos.ru/presscenter/news/detail/6938353.html" office:name=""><text:span text:style-name="Definition">http://zao.mos.ru/presscenter/news/detail/6938353.html</text:span></text:a></text:p>
      <text:p text:style-name="Text_20_body"><text:a xlink:type="simple" xlink:href="http://zao.mos.ru" office:name=""><text:span text:style-name="Definition">Префектура 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0T08:09:40Z</meta:creation-date>
    <dc:date>2023-07-10T08:09:40Z</dc:date>
  </office:meta>
</office:document-meta>
</file>