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и-работы-по-благоустройству-проезда-соломенной-сторожки-и-прилегающих-улиц"/>Стартовали работы по благоустройству проезда Соломенной Сторожки и прилегающих улиц<text:bookmark-end text:name="стартовали-работы-по-благоустройству-проезда-соломенной-сторожки-и-прилегающих-улиц"/></text:h>
      <text:p text:style-name="First_20_paragraph">07.05.2019</text:p>
      <text:p text:style-name="Text_20_body">В Москве начались работы по комплексному благоустройству части проезда Соломенной Сторожки от здания Девятого Арбитражного суда до Национального театра народной музыки и песни «Золотое кольцо». В зону благоустройства входят также прилегающие к проезду Соломенной Сторожки части улиц Астрадамской и Вучетича.</text:p>
      <text:p text:style-name="Text_20_body">Протяженность их – порядка 1 км, а общая площадь территории благоустройства составит более 6 га.</text:p>
      <text:p text:style-name="Text_20_body">Во время производства работ улицы полностью перекрываться не будут. Предусмотрено перекрытие отдельных полос движения, при этом возможность проезда автотранспорта и прохода пешеходов будет обеспечена.</text:p>
      <text:p text:style-name="Text_20_body">Работы начались с обустройства строительной площадки и стройгородка. В зоне производства работ смонтировано специальное ограждение с сигнальными огнями, хорошо заметными в темное время суток. Для автомобилистов установлены временные знаки, предупреждающие о ремонте, а для пешеходов обустроены пути обхода.</text:p>
      <text:p text:style-name="Text_20_body">В настоящий момент выполняется устройство кабельной канализации, куда перенесут все воздушные кабельные линии, а также работы по ремонту и развитию системы водостока и установка бордюрного камня.</text:p>
      <text:p text:style-name="Text_20_body">Тимирязевский район, где находятся проезд Соломенной Сторожки, улицы Вучетича и Астрадамская, - один из самых зеленых районов Москвы. Здесь находятся несколько памятников истории и культуры, основной из которых — <text:a xlink:type="simple" xlink:href="https://ru.wikipedia.org/wiki/%D0%9F%D0%B5%D1%82%D1%80%D0%BE%D0%B2%D1%81%D0%BA%D0%BE-%D0%A0%D0%B0%D0%B7%D1%83%D0%BC%D0%BE%D0%B2%D1%81%D0%BA%D0%BE%D0%B5_(%D1%83%D1%81%D0%B0%D0%B4%D1%8C%D0%B1%D0%B0)" office:name="Петровско-Разумовское (усадьба)"><text:span text:style-name="Definition">усадьба Петровско-Разумовское</text:span></text:a> с многочисленными постройками и парком и Тимирязевская сельскохозяйственная академия с музеями для посетителей и студентов и аллеей памятников великим ученым.</text:p>
      <text:p text:style-name="Text_20_body">Кроме того, здесь находятся такие значимые точки притяжения, как Девятый Арбитражный суд и Национальный театр народной музыки и песни «Золотое кольцо».</text:p>
      <text:p text:style-name="Text_20_body">В настоящее время в этом районе есть такие проблемы, как неудобные узкие тротуары, недостаточное освещение, хаотичная парковка.</text:p>
      <text:p text:style-name="Text_20_body">Главная цель благоустройства этой территории - создание комфортного городского пространства для пешеходов и оптимальных условий для движения транспорта.</text:p>
      <text:p text:style-name="Text_20_body"><text:span text:style-name="T1">«В рамках работ тротуары расширят и замостят гранитной плиткой. Площадь мощения составит порядка 6 тыс. кв. метров. Также будет установлено более 3 тысяч метров гранитного бордюрного камня.</text:span></text:p>
      <text:p text:style-name="Text_20_body"><text:span text:style-name="T1">Для автомобилистов будет оборудовано более 160 машино-мест, а на маршрутах общественного транспорта установят 3 современных остановочных павильона. После благоустройства прогулки в этом районе станут не только приятными, но и безопасными: будет установлено порядка 80 парковых фонарей с энергосберегающими лампами и более 40 опор основного освещения»,</text:span> - отметили в пресс-службе Департамента капитального ремонта города Москвы.</text:p>
      <text:p text:style-name="Text_20_body">В рамках комплексного благоустройства будет разбито 23 тыс. кв. метров газонов, высажено более 60 деревьев и 160 кустарников.</text:p>
      <text:p text:style-name="Text_20_body">Завершить работы планируется в сентябре этого года.</text:p>
      <text:p text:style-name="Text_20_body"><text:line-break/></text:p>
      <text:p text:style-name="Text_20_body">Адрес страницы: <text:a xlink:type="simple" xlink:href="http://zao.mos.ru/presscenter/news/detail/8066558.html" office:name=""><text:span text:style-name="Definition">http://zao.mos.ru/presscenter/news/detail/806655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20:31:01Z</meta:creation-date>
    <dc:date>2024-01-12T20:31:01Z</dc:date>
  </office:meta>
</office:document-meta>
</file>