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арке-усадьба-люблино-завершено-устройство-лодочной-станции"/>В парке «Усадьба Люблино» завершено устройство лодочной станции<text:bookmark-end text:name="в-парке-усадьба-люблино-завершено-устройство-лодочной-станции"/></text:h>
      <text:p text:style-name="First_20_paragraph">30.07.2019</text:p>
      <text:p text:style-name="Text_20_body">На территории «Усадьбы Люблино» в рамках комплексного благоустройства и озеленения территории завершено устройство новой лодочной станции.</text:p>
      <text:p text:style-name="Text_20_body">До начала работ по благоустройству на берегу Люблинского пруда располагалась старая лодочная станция. Здание давно не использовалось, обветшало, начало разрушаться и со временем пришло в негодность, а причал и вовсе не сохранился. Старую постройку демонтировали, а на ее месте обустроили новую лодочную станцию с собственной пристанью.</text:p>
      <text:p text:style-name="Text_20_body"><text:span text:style-name="T1">«Полностью смонтирована новая лодочная станция и причал. Завершены работы по внешней отделке павильона, открытой террасы и мостиков на пристани, их облицевали декоративными панелями из лиственницы. Готова уже и внутренняя отделка павильона. Причем здесь также использован натуральный материал – панели из лиственницы. Павильон подключен к электроснабжению и оснащен системой вентиляции»,</text:span> - рассказали в пресс-службе Департамента капитального ремонта города Москвы.</text:p>
      <text:p text:style-name="Text_20_body">Под общим навесов новой лодочной станции располагается павильон для хранения лодок, касса и открытая терраса, с которой можно будет спуститься к пристани из семи мостиков. Общая площадь сооружения составила порядка 300 кв.м. Здесь одновременно могут причаливать до 8 лодок.</text:p>
      <text:p text:style-name="Text_20_body">Теперь жители и гости столицы смогут совместить пешие прогулки по парку с катанием на лодке. Отдохнуть на воде особенно приятно в жаркие летние дни, около водоема прохладно и свежо. Здесь можно будет прекрасно провести время и насладиться прогулкой на лодке – полюбоваться красочными пейзажами береговой линии, а учитывая размер Люблинского пруда, катающиеся не будут мешать друг другу.</text:p>
      <text:p text:style-name="Text_20_body">По окончании всех работ в городе появится еще одна благоустроенная территория для семейного отдыха, прогулок с детьми и разнообразными возможностями для активных занятий спортом. В благоустроенном парке будут созданы все условия для полезного и приятного досуга для всех групп населения.</text:p>
      <text:p text:style-name="Text_20_body">Открыть парк для посетителей планируется уже этим летом.</text:p>
      <text:p text:style-name="Text_20_body"><text:line-break/></text:p>
      <text:p text:style-name="Text_20_body">Адрес страницы: <text:a xlink:type="simple" xlink:href="http://zao.mos.ru/presscenter/news/detail/8250641.html" office:name=""><text:span text:style-name="Definition">http://zao.mos.ru/presscenter/news/detail/8250641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04:17:18Z</meta:creation-date>
    <dc:date>2023-06-17T04:17:18Z</dc:date>
  </office:meta>
</office:document-meta>
</file>