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т-и-дождались-завершено-благоустройство-парковой-зоны-у-пруда-по-ул.кутузова"/>Вот и дождались! Завершено благоустройство парковой зоны у пруда по ул.Кутузова!<text:bookmark-end text:name="вот-и-дождались-завершено-благоустройство-парковой-зоны-у-пруда-по-ул.кутузова"/></text:h>
      <text:p text:style-name="First_20_paragraph">16.08.2019</text:p>
      <text:p text:style-name="Text_20_body"><text:span text:style-name="T1">Парковая зона у пруда по ул. Кутузова пользуется большой популярностью для проведения досуга среди жителей района Можайский. Неслучайно именно они отмечали про необходимость комплексного благоустройства данной территории.</text:span></text:p>
      <text:p text:style-name="Text_20_body">В рамках реализации городской программы «Мой район», при поддержке депутатов различного уровня, было завершено благоустройство этой парковой зоны. Стоит отметить, что на первоначальном этапе в рамках реализации проекта проводились различные мероприятия: круглые столы, дворовые встречи, общественные обсуждения, в которых приняли участие жители района. Целью данных мероприятий являлся как раз учет общественного мнения. В итоге - все мнения и пожелания можайцев были учтены.</text:p>
      <text:p text:style-name="Text_20_body">В рамках комплексного благоустройства выполнены работы по устройству прогулочной, разветвленной дорожно-тропиночной сети, обустроены детские и спортивные площадки. Установлены также новые дополнительные опоры освещения. Для выгула собак предусмотрена специальная современная площадка. Высажены деревья, кустарники, декоративные растения, разбиты цветники. И что немаловажно, максимально сохранены и восстановлены природные качества указанной территории. А площадь благоустроенного объекта составляет 4, 47 га.</text:p>
      <text:p text:style-name="Text_20_body"><text:span text:style-name="T1">«</text:span>Мы стараемся уделять пристальное внимание вопросам благоустройства парковых зон в нашем районе. Прислушиваемся к мнению жителей. Вот и территория около пруда по улице Кутузова не стала исключением. Надеемся, что она будет местом комфортного и безопасного отдыха для всех без исключения возрастных групп жителей района. Ведь от их комфортного проживания зависит дальнейшее развитие и процветание города», - сказал глава управы Можайского района Рустем Шакиров.</text:p>
      <text:section text:name="rslides1_s0">
        <text:p text:style-name="Text_20_body"><text:line-break/></text:p>
      </text:section>
      <text:section text:name="rslides1_s0"/>
      <text:section text:name="rslides1_s1"/>
      <text:section text:name="rslides1_s2"/>
      <text:section text:name="rslides1_s3"/>
      <text:p text:style-name="Text_20_body"><text:line-break/></text:p>
      <text:p text:style-name="Text_20_body"><text:line-break/></text:p>
      <text:p text:style-name="Text_20_body">Адрес страницы: <text:a xlink:type="simple" xlink:href="http://zao.mos.ru/presscenter/news/detail/8288220.html" office:name=""><text:span text:style-name="Definition">http://zao.mos.ru/presscenter/news/detail/8288220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05:34:21Z</meta:creation-date>
    <dc:date>2023-06-30T05:34:21Z</dc:date>
  </office:meta>
</office:document-meta>
</file>