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в-парке-победы-состоится-московский-фестиваль-прессы"/>31 августа в Парке Победы состоится Московский фестиваль прессы<text:bookmark-end text:name="августа-в-парке-победы-состоится-московский-фестиваль-прессы"/></text:h>
      <text:p text:style-name="First_20_paragraph">27.08.2019</text:p>
      <text:p text:style-name="Text_20_body">Знаковое событие в мире СМИ состоится в Парке Победы 31 августа. Здесь пройдет XVII Московский фестиваль прессы. Девизом мероприятия станет фраза: «Встречай то, о чем читаешь!». На Поклонной горе развернется настоящий город прессы. Районы и кварталы в нем заменят специализированные кластеры. Посетители фестивальных площадок смогут пообщаться с профессионалами, представляющими ведущие средства массовой информации. Кроме того, на празднике будут работать творческие мастерские. Фестиваль распахнет свои двери в 10:00. А завершится его работа в 21:00.</text:p>
      <text:p text:style-name="Text_20_body">Ранее мы рассказывали о фестивале «Спорт как искусство», который состоялся в Парке Победы. Его главными гостями стали участники проекта «Московское долголетие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zao.mos.ru/presscenter/news/detail/8310718.html" office:name=""><text:span text:style-name="Definition">http://zao.mos.ru/presscenter/news/detail/831071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3T02:48:44Z</meta:creation-date>
    <dc:date>2024-01-13T02:48:44Z</dc:date>
  </office:meta>
</office:document-meta>
</file>