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угольный-блок-начальных-классов-на-350-мест-появится-у-центра-образования-825"/>Треугольный блок начальных классов на 350 мест появится у Центра образования №825<text:bookmark-end text:name="треугольный-блок-начальных-классов-на-350-мест-появится-у-центра-образования-825"/></text:h>
      <text:p text:style-name="First_20_paragraph">29.08.2019</text:p>
      <text:p text:style-name="Text_20_body">350 детей смогут ходить в новый блок начальных классов, который будет построен для Центра образования №825 в Кузьминках. По словам главного архитектора Москвы Сергея Кузнецова, общая площадь треугольного здания составит около 4,4 тысяч квадратных метров.</text:p>
      <text:p text:style-name="Text_20_body">«<text:span text:style-name="T1">Фасады будут облицованы керамогранитной плиткой чередующихся ярких цветов – такой ход позволит придать радостные ассоциации со зданием. При этом, блок начальных классов будет сочетаться с уже существующими зданиями Центра образования. Цоколь будет облицован такими же материалами, что и основной корпус. В сфере образовательных объектов Москва активно развивается – 1 сентября, по словам мэра Сергея Собянина, детей будут готовы принять 12 новых школ и детских садов</text:span>», - отметил Сергей Кузнецов.</text:p>
      <text:p text:style-name="Text_20_body">Точный адрес Центра образования №825 – <text:a xlink:type="simple" xlink:href="https://mail.rambler.ru/m/redirect?url=https%3A//www.google.com/maps/search/%25D1%2583%25D0%25BB.%2B%25D0%259E%25D0%25BA%25D1%2581%25D0%25BA%25D0%25B0%25D1%258F%2C%2B%25D0%25B4.13%2C%2B%25D0%25BA%25D0%25BE%25D1%2580%25D0%25BF.3%3Fentry%3Dgmail%26source%3Dg&amp;hash=8f12e60ab9601098926013aeff82e535" office:name=""><text:span text:style-name="Definition">ул. Окская, д.13, корп.3</text:span></text:a>. Блок начальных классов, проект которого согласовала Москомархитектура, рассчитан на 350 мест.</text:p>
      <text:p text:style-name="Text_20_body">Трехэтажное здание будет треугольным в плане. На первом этаже расположится столовая на 200 мест, на втором – актовый зал с подсобными помещениями, а также спортивный зал. Третий этаж отдан для творческого пространства – там организую кабинеты свободного творчества, в том числе кабинет музыки и ИЗО. Все здание будет приспособлено для маломобильных групп населения.</text:p>
      <text:p text:style-name="Text_20_body">Проектировщик и заказчик: ООО «Ай Пи Групп»</text:p>
      <text:p text:style-name="Text_20_body"/>
      <text:p text:style-name="Text_20_body"><text:line-break/></text:p>
      <text:p text:style-name="Text_20_body">Адрес страницы: <text:a xlink:type="simple" xlink:href="http://zao.mos.ru/presscenter/news/detail/8314599.html" office:name=""><text:span text:style-name="Definition">http://zao.mos.ru/presscenter/news/detail/831459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23:47Z</meta:creation-date>
    <dc:date>2023-07-20T04:23:47Z</dc:date>
  </office:meta>
</office:document-meta>
</file>