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сколковском-институте-пройдет-ломоносовский-бал"/>В Сколковском институте пройдет Ломоносовский бал<text:bookmark-end text:name="в-сколковском-институте-пройдет-ломоносовский-бал"/></text:h>
      <text:p text:style-name="First_20_paragraph">11.02.2020</text:p>
      <text:p text:style-name="Text_20_body">Ломоносовская школа приглашает учеников 8-11 классов и их родителей на мероприятие в Сколковский институт науки и технологий 20 февраля. Именно там пройдет Ломоносовский бал «Point of future».</text:p>
      <text:p text:style-name="Text_20_body">Организаторы вечера обещают гостям «волшебную атмосферу, неповторимые эмоции и чувство единения». В красивом зале под звуки классической музыки изысканно одетые молодые люди исполнят вальс, мазурку, польку и падеграс.</text:p>
      <text:p text:style-name="Text_20_body">В этом году Ломоносовский бал необычен своей тематикой. Как сказано на сайте учебного заведения, «в зале встретятся прошлое и будущее». Организаторы торжества смогли соединить современное и классическое, две эпохи в одном пространстве.</text:p>
      <text:p text:style-name="Text_20_body">Мероприятие пройдет в Сколковском институте науки и технологий (Scoltech) в 18:00 по адресу: Большой бульвар д. 30, стр. 1. Вечер предполагает дресс-код: Black Tie.</text:p>
      <text:p text:style-name="Text_20_body"><text:line-break/></text:p>
      <text:p text:style-name="Text_20_body">Адрес страницы: <text:a xlink:type="simple" xlink:href="http://zao.mos.ru/presscenter/news/detail/8685686.html" office:name=""><text:span text:style-name="Definition">http://zao.mos.ru/presscenter/news/detail/8685686.html</text:span></text:a></text:p>
      <text:p text:style-name="Text_20_body"><text:a xlink:type="simple" xlink:href="http://zao.mos.ru" office:name=""><text:span text:style-name="Definition">Префектура 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07T22:15:29Z</meta:creation-date>
    <dc:date>2023-10-07T22:15:29Z</dc:date>
  </office:meta>
</office:document-meta>
</file>