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ей-обороны-москвы-предлагает-к-просмотру-экскурсию-оружие-победы"/>Музей обороны Москвы предлагает к просмотру экскурсию «Оружие Победы»<text:bookmark-end text:name="музей-обороны-москвы-предлагает-к-просмотру-экскурсию-оружие-победы"/></text:h>
      <text:p text:style-name="First_20_paragraph">13.05.2020</text:p>
      <text:p text:style-name="Text_20_body">Музей обороны Москвы опубликовал виртуальную экскурсию «Оружие Победы». Об этом сообщается на <text:a xlink:type="simple" xlink:href="http://gmom.ru/" office:name=""><text:span text:style-name="Definition">сайте</text:span></text:a> ГМОМ.</text:p>
      <text:p text:style-name="Text_20_body">В видеозаписи рассказывается об артиллерии Красной Армии, а также о том, как использовались гаубицы, противотанковые пушки, минометы.</text:p>
      <text:p text:style-name="Text_20_body">Зрители смогут узнать об истории создания и легендарных «Катюши», «сорокопяткии» и других видов оружия.</text:p>
      <text:p text:style-name="Text_20_body">Виртуальная экскурсия доступна на <text:a xlink:type="simple" xlink:href="https://youtu.be/SvfnePdwcx8" office:name=""><text:span text:style-name="Definition">YouTube-канале</text:span></text:a><text:a xlink:type="simple" xlink:href="http://savefrom.net/?url=https%3A%2F%2Fyoutu.be%2FSvfnePdwcx8&amp;utm_source=yabrowser-sf&amp;utm_medium=extensions&amp;utm_campaign=link_modifier" office:name="Получи прямую ссылку"><text:span text:style-name="Definition"/></text:a> музея.</text:p>
      <text:p text:style-name="Text_20_body">--</text:p>
      <text:p text:style-name="Text_20_body"><text:line-break/></text:p>
      <text:p text:style-name="Text_20_body">Адрес страницы: <text:a xlink:type="simple" xlink:href="http://zao.mos.ru/presscenter/news/detail/8894199.html" office:name=""><text:span text:style-name="Definition">http://zao.mos.ru/presscenter/news/detail/8894199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20:07:51Z</meta:creation-date>
    <dc:date>2023-05-19T20:07:51Z</dc:date>
  </office:meta>
</office:document-meta>
</file>