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изонт-подготовил-ко-дню-славянской-письменности-и-культуры-диалог-по-истории-праздника"/>«Горизонт» подготовил ко Дню славянской письменности и культуры «Диалог по истории праздника»<text:bookmark-end text:name="горизонт-подготовил-ко-дню-славянской-письменности-и-культуры-диалог-по-истории-праздника"/></text:h>
      <text:p text:style-name="First_20_paragraph">21.05.2020</text:p>
      <text:p text:style-name="Text_20_body">Клуб «Горизонт» территориальной клубной системы «Кунцево» опубликовал онлайн-беседу театральной студии «Закулисье». Мероприятие называется «Диалог по истории праздника».<text:line-break/><text:line-break/>Встреча посвящена Дню славянской письменности и культуры и прошла в формате вопрос - ответ. Как сообщается на сайте ТКС, благодаря ей можно узнать интересные факты: когда праздник зародился и как его отмечали, кем были Кирилл и Мефодий, почему в СССР этот день впервые отпраздновали в Мурманске.<text:line-break/><text:line-break/>Встречу подготовила и провела руководитель «Закулисья» Любовь Морозова, участие в ней приняли ребята из этой студии.<text:line-break/><text:line-break/>Чтобы посмотреть беседу, нужно перейти по <text:a xlink:type="simple" xlink:href="https://www.youtube.com/watch?v=_dcuv3XXkh4&amp;feature=youtu.be" office:name=""><text:span text:style-name="Definition">ссылке</text:span></text:a><text:a xlink:type="simple" xlink:href="http://savefrom.net/?url=https%3A%2F%2Fwww.youtube.com%2Fwatch%3Fv%3D_dcuv3XXkh4%26feature%3Dyoutu.be&amp;utm_source=yabrowser-sf&amp;utm_medium=extensions&amp;utm_campaign=link_modifier" office:name="Получи прямую ссылку"><text:span text:style-name="Definition"/></text:a>.</text:p>
      <text:p text:style-name="Text_20_body">День славянской письменности и культуры отмечается 24 мая. Этот праздник приурочен ко дню памяти святых равноапостольных братьев Мефодия и Кирилла.</text:p>
      <text:p text:style-name="Text_20_body"><text:line-break/></text:p>
      <text:p text:style-name="Text_20_body">Адрес страницы: <text:a xlink:type="simple" xlink:href="http://zao.mos.ru/presscenter/news/detail/8913018.html" office:name=""><text:span text:style-name="Definition">http://zao.mos.ru/presscenter/news/detail/891301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29:52Z</meta:creation-date>
    <dc:date>2023-05-18T08:29:52Z</dc:date>
  </office:meta>
</office:document-meta>
</file>