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ц-внуково-начал-работать-в-обычном-режиме"/>КЦ «Внуково» начал работать в обычном режиме<text:bookmark-end text:name="кц-внуково-начал-работать-в-обычном-режиме"/></text:h>
      <text:p text:style-name="First_20_paragraph">05.08.2020</text:p>
      <text:p text:style-name="Text_20_body">Культурный центр «Внуково» возобновил работу в оффлайн-режиме. К обычному графику вернулись студии, секции и вся творческая команда культурного центра. Об этом сообщается в группе КЦ «Внуково» во «Вконтакте».</text:p>
      <text:p text:style-name="Text_20_body">Культурный центр работает с понедельника по пятницу с 10:00 до 19:00. Подробную информацию можно получить по тел: 8 966 137 98 83.</text:p>
      <text:p text:style-name="Text_20_body">В августе в КЦ «Внуково» будут работать танцевальные студии: танцевально-спортивный клуб «Созвездие», детский хореографический ансамбль «Жемчужина», хореографическая студия «Апельсин». Также детей ждут в спортивных студиях: «Грация», волейбол, настольный теннис и в развивающих кружках.</text:p>
      <text:p text:style-name="Text_20_body">Расписание работы студий можно посмотреть <text:a xlink:type="simple" xlink:href="https://www.ccvnukovo.ru/schedule/" office:name=""><text:span text:style-name="Definition">здесь</text:span></text:a>.</text:p>
      <text:p text:style-name="Text_20_body"><text:line-break/></text:p>
      <text:p text:style-name="Text_20_body">Адрес страницы: <text:a xlink:type="simple" xlink:href="http://zao.mos.ru/presscenter/news/detail/9106133.html" office:name=""><text:span text:style-name="Definition">http://zao.mos.ru/presscenter/news/detail/910613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7:09:45Z</meta:creation-date>
    <dc:date>2023-05-18T17:09:45Z</dc:date>
  </office:meta>
</office:document-meta>
</file>