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тысячи-человек-приняли-участие-в-большом-московском-триатлоне-15-сентября"/>Более тысячи человек приняли участие в «Большом Московском триатлоне» 15 сентября<text:bookmark-end text:name="более-тысячи-человек-приняли-участие-в-большом-московском-триатлоне-15-сентября"/></text:h>
      <text:p text:style-name="First_20_paragraph">17.09.2020</text:p>
      <text:p text:style-name="Text_20_body">15 сентября на Гребном канале в Крылатском прошли соревнования в рамках «Большого Московского триатлона». Участники посоревновались в трех дисциплинах: беге, плавании и езде на велосипеде.</text:p>
      <text:p text:style-name="Text_20_body">Спортсмены могли выбрать удобный для себя формат проведения состязаний: командный или индивидуальный. В зачете было две дистанции на 51,1 километр и 113 километров. Для триатлона это достаточно длинные дистанции и пройти более 110 километров смогли далеко не все. В категории «Суперспринт» победу праздновал Михаил Бастраков.</text:p>
      <text:p text:style-name="Text_20_body">В категории «Суперспринт триатлон» (300 м. / 8000 м. / 2000 м.) первым на финише оказался Дмитрий Ростягаев.</text:p>
      <text:p text:style-name="Text_20_body">В женском забеге на 5 километров лучшей стала Елена Соколова.</text:p>
      <text:p text:style-name="Text_20_body">В триатлоне олимпийского формата победу праздновал Денис Васильев.</text:p>
      <text:p text:style-name="Text_20_body">В ходе мероприятия спортсмены боролись не только друг с другом, но и с погодой. Температура воздуха была приемлемой для занятий спортом, но температура воды в Гребном канале в этот день составила 15 градусов. Несмотря на это, все спортсмены приняли участие в «водном» этапе.</text:p>
      <text:p text:style-name="Text_20_body"><text:line-break/></text:p>
      <text:p text:style-name="Text_20_body">Адрес страницы: <text:a xlink:type="simple" xlink:href="http://zao.mos.ru/presscenter/news/detail/9246848.html" office:name=""><text:span text:style-name="Definition">http://zao.mos.ru/presscenter/news/detail/924684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3:35:07Z</meta:creation-date>
    <dc:date>2023-06-28T13:35:07Z</dc:date>
  </office:meta>
</office:document-meta>
</file>