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ы-клуба-динамо-одержали-уверенную-победу-в-4-м-туре-суперлиги-париматч"/>Волейболисты клуба «Динамо» одержали уверенную победу в 4-м туре Суперлиги Париматч<text:bookmark-end text:name="волейболисты-клуба-динамо-одержали-уверенную-победу-в-4-м-туре-суперлиги-париматч"/></text:h>
      <text:p text:style-name="First_20_paragraph">13.10.2020</text:p>
      <text:p text:style-name="Text_20_body">Волейбольный клуб «Динамо» продолжил свою победную поступь в сезоне. Это касается всех турниров, в том числе и международных. В матче 4-го тура Суперлиги Париматч динамовцы на своей площадке встретились с командой «Югра-Самотлор» (Нижневартовск).</text:p>
      <text:p text:style-name="Text_20_body">«Бело-голубые» безоговорочно доминировали на протяжении двух сетов, не дав соперникам набирать больше 16 очков. Борьба завязалась в третьем сете, по ходу которого «Динамо» проигрывало, но сумело собраться и не довело дело до четвертой партии. Итоговый счет составил 3:0 в пользу хозяев (25:14, 25:16, 27:25).</text:p>
      <text:p text:style-name="Text_20_body">Матч проходил на арене по адресу: улица Василисы Кожиной, дом 13. Благодаря этой победе «Динамо» возглавило таблицу Суперлиги Париматч.</text:p>
      <text:p text:style-name="Text_20_body"><text:line-break/></text:p>
      <text:p text:style-name="Text_20_body">Адрес страницы: <text:a xlink:type="simple" xlink:href="http://zao.mos.ru/presscenter/news/detail/9320886.html" office:name=""><text:span text:style-name="Definition">http://zao.mos.ru/presscenter/news/detail/932088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7T14:53:58Z</meta:creation-date>
    <dc:date>2023-09-07T14:53:58Z</dc:date>
  </office:meta>
</office:document-meta>
</file>