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участках-улиц-чоботовской-и-боровского-шоссе-ограничили-движение-транспорта-до-30-марта"/>На участках улиц Чоботовской и Боровского шоссе ограничили движение транспорта до 30 марта<text:bookmark-end text:name="на-участках-улиц-чоботовской-и-боровского-шоссе-ограничили-движение-транспорта-до-30-марта"/></text:h>
      <text:p text:style-name="First_20_paragraph">19.10.2020</text:p>
      <text:p text:style-name="Text_20_body">В Ново-Переделкине на ул. Чоботовской от дома №1 до дома №6, а также в боковом проезде Боровского шоссе напротив дома 31 ограничили движение транспорта до 30 марта. Как сообщается на официальном сайте мэра Москвы, это связано с прокладкой инженерных сетей.</text:p>
      <text:p text:style-name="Text_20_body">Ряд ограничений затронет улицы нескольких округов столицы из-за ремонтных и строительных работ, а также футбольного матча.</text:p>
      <text:p text:style-name="Text_20_body">В управлении транспорта Москвы предупреждают водителей о необходимости заранее планировать маршрут, а также неукоснительно соблюдать требования дорожных знаков.</text:p>
      <text:p text:style-name="Text_20_body"><text:line-break/></text:p>
      <text:p text:style-name="Text_20_body">Адрес страницы: <text:a xlink:type="simple" xlink:href="http://zao.mos.ru/presscenter/news/detail/9338087.html" office:name=""><text:span text:style-name="Definition">http://zao.mos.ru/presscenter/news/detail/9338087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07T11:19:18Z</meta:creation-date>
    <dc:date>2024-07-07T11:19:18Z</dc:date>
  </office:meta>
</office:document-meta>
</file>