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ей-панорама-бородинская-битва-6-марта-приглашает-на-экскурсию"/>Музей-панорама «Бородинская битва» 6 марта приглашает на экскурсию<text:bookmark-end text:name="музей-панорама-бородинская-битва-6-марта-приглашает-на-экскурсию"/></text:h>
      <text:p text:style-name="First_20_paragraph">05.03.2021</text:p>
      <text:p text:style-name="Text_20_body">6 марта в музее-панораме «Бородинская битва» состоится экскурсия по выставке «Живописец баталий», открывшейся к 70-летию художника Александра Аверьянова. Начало мероприятия в 16:30.</text:p>
      <text:p text:style-name="Text_20_body">Посетители смогут увидеть работы Аверьянова разных жанров: монументальные батальные полотна, жанровые зарисовки военной повседневности, пейзажи, портреты.</text:p>
      <text:p text:style-name="Text_20_body">Как сообщается на сайте музея, Александр Аверьянов – один из самых известных современных художников-баталистов. Ведущей темой своего творчества он считает 1812 год. Центральное место на выставке занимают его работы, посвященные знаменитым сражениям того времени, от Прейсиш-Эйлау до Ватерлоо. И специалисты, и любители военной истории сходятся во мнении, что по картинам Аверьянова можно буквально изучать события той эпохи.</text:p>
      <text:p text:style-name="Text_20_body">Выставка организована при участии Государственного Бородинского военно-исторического музея-заповедника, Государственного литературно-мемориального музея-заповедника А.П.Чехова «Мелихово», Малоярославецкого военно-исторического музея 1812 года и частных собраний.</text:p>
      <text:p text:style-name="Text_20_body">В музее напоминают, что необходима предварительная запись по телефону: +7 499 148 19 27.</text:p>
      <text:p text:style-name="Text_20_body">-- Фото: музей-панорама «Бородинская битва»</text:p>
      <text:p text:style-name="Text_20_body"><text:line-break/></text:p>
      <text:p text:style-name="Text_20_body">Адрес страницы: <text:a xlink:type="simple" xlink:href="http://zao.mos.ru/presscenter/news/detail/9765559.html" office:name=""><text:span text:style-name="Definition">http://zao.mos.ru/presscenter/news/detail/9765559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8:37:24Z</meta:creation-date>
    <dc:date>2023-05-23T08:37:24Z</dc:date>
  </office:meta>
</office:document-meta>
</file>