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мпгу-победили-в-первом-туре-play-off-этапа-киберспортивной-лиги"/>Студенты МПГУ победили в первом туре play-off этапа Киберспортивной Лиги<text:bookmark-end text:name="студенты-мпгу-победили-в-первом-туре-play-off-этапа-киберспортивной-лиги"/></text:h>
      <text:p text:style-name="First_20_paragraph">11.03.2021</text:p>
      <text:p text:style-name="Text_20_body">Студенты МПГУ успешно выступили в первом туре play-off этапа Московской Студенческой Киберспортивной Лиги. Об этом сообщается на <text:a xlink:type="simple" xlink:href="http://mpgu.su/" office:name=""><text:span text:style-name="Definition">сайте</text:span></text:a> учебного заведения.</text:p>
      <text:p text:style-name="Text_20_body">Ребята сражались в дисциплине Dota 2 и победили сборную Московского государственного лингвистического университета со счетом 2:0.</text:p>
      <text:p text:style-name="Text_20_body">Отмечается, что команда МПГУ имела значительные преимущества перед соперниками в каждом матче и справилась с игрой почти безошибочно.</text:p>
      <text:p text:style-name="Text_20_body">Как уточняется, руководителем направления киберспорта в МПГУ является Максим Сапронов. Теперь ребятам предстоит сразиться со сборной РЭУ имени Плеханова и других вузов Москвы.</text:p>
      <text:p text:style-name="Text_20_body">-- Фото: http://mpgu.su</text:p>
      <text:p text:style-name="Text_20_body"><text:line-break/></text:p>
      <text:p text:style-name="Text_20_body">Адрес страницы: <text:a xlink:type="simple" xlink:href="http://zao.mos.ru/presscenter/news/detail/9778815.html" office:name=""><text:span text:style-name="Definition">http://zao.mos.ru/presscenter/news/detail/977881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17:43:29Z</meta:creation-date>
    <dc:date>2023-07-24T17:43:29Z</dc:date>
  </office:meta>
</office:document-meta>
</file>