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ченица-дмш-имени-грига-стала-лауреатом-конкурса-gnesin-jazz-voice-2021"/>Ученица ДМШ имени Грига стала лауреатом конкурса GNESIN-JAZZ-VOICE-2021<text:bookmark-end text:name="ученица-дмш-имени-грига-стала-лауреатом-конкурса-gnesin-jazz-voice-2021"/></text:h>
      <text:p text:style-name="First_20_paragraph">29.03.2021</text:p>
      <text:p text:style-name="Text_20_body">РАМ им. Гнесиных в марте 2021 года провела V международный вокальный джазовый фестиваль-конкурс молодых исполнителей GNESIN-JAZZ-VOICE-2021. Детскую музыкальную школу им. Э. Грига на нем представила Елизавета Бугулова.</text:p>
      <text:p text:style-name="Text_20_body">По результатам выступления Елизавета была удостоена диплома лауреата II степени. Свои вокальные данные она показала при участии концертмейстера А.Ю. Михайлова, а за подготовку юной певицы отвечала преподаватель Л.М. Лукина.</text:p>
      <text:p text:style-name="Text_20_body">ДМШ им. Э. Грига на странице в Facebook поздравила свою ученицу с успешным выступлением и пожелала ей новых творческих побед.</text:p>
      <text:p text:style-name="Text_20_body">-- Фото: pixabay.com</text:p>
      <text:p text:style-name="Text_20_body"><text:line-break/></text:p>
      <text:p text:style-name="Text_20_body">Адрес страницы: <text:a xlink:type="simple" xlink:href="http://zao.mos.ru/presscenter/news/detail/9824224.html" office:name=""><text:span text:style-name="Definition">http://zao.mos.ru/presscenter/news/detail/9824224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04T23:25:23Z</meta:creation-date>
    <dc:date>2023-12-04T23:25:23Z</dc:date>
  </office:meta>
</office:document-meta>
</file>