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екте-активный-гражданин-появился-специальный-раздел-для-детей"/>В проекте «Активный гражданин» появился специальный раздел для детей<text:bookmark-end text:name="в-проекте-активный-гражданин-появился-специальный-раздел-для-детей"/></text:h>
      <text:p text:style-name="First_20_paragraph">16.04.2021</text:p>
      <text:p text:style-name="Text_20_body">Фото: pixabay.com</text:p>
      <text:p text:style-name="Text_20_body">В проекте «Активный гражданин» открылся <text:a xlink:type="simple" xlink:href="https://na-zapade-mos.ru/ag.mos.ru/promo/deti" office:name=""><text:span text:style-name="Definition">раздел</text:span></text:a>, посвященный детям. Об этом сообщается на официальном сайте мэра Москвы.</text:p>
      <text:p text:style-name="Text_20_body">В новом разделе размещены рассказы и сказки, которые читают известные актеры, журналисты и блогеры. Например, актер театра и кино, участник «Квартета И» Камиль Ларин прочитал сказку «Теремок». Телеведущий Никита Пименов рассказал сказку «Дочурка Груффало».</text:p>
      <text:p text:style-name="Text_20_body">«Проект «Активный гражданин» уже давно стал поистине народным, и мы приняли решение добавить развлекательный и познавательный контент и для наших маленьких горожан», — сообщил руководитель ГКУ «Новые технологии управления» Александр Пищелко.</text:p>
      <text:p text:style-name="Text_20_body">Также в разделе размещены раскраски и комиксы, герои которых исследуют город, отправляются на экскурсии, разгадывают головоломки и знакомятся с электронными услугами столицы. Раздел будет регулярно пополняться новыми материалами.</text:p>
      <text:p text:style-name="Text_20_body"><text:line-break/></text:p>
      <text:p text:style-name="Text_20_body">Адрес страницы: <text:a xlink:type="simple" xlink:href="http://zao.mos.ru/presscenter/news/detail/9880558.html" office:name=""><text:span text:style-name="Definition">http://zao.mos.ru/presscenter/news/detail/988055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22:13Z</meta:creation-date>
    <dc:date>2023-07-12T21:22:13Z</dc:date>
  </office:meta>
</office:document-meta>
</file>