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ао-изменится-схема-движения-транспорта-в-связи-с-подготовкой-к-параду-победы"/>В ЗАО изменится схема движения транспорта в связи с подготовкой к параду Победы<text:bookmark-end text:name="в-зао-изменится-схема-движения-транспорта-в-связи-с-подготовкой-к-параду-победы"/></text:h>
      <text:p text:style-name="First_20_paragraph">23.04.2021</text:p>
      <text:p text:style-name="Text_20_body">На некоторых улицах Москвы, в том числе расположенных в районе Кунцево, изменится схема движения транспорта в связи с подготовкой к празднованию 76-й годовщины Победы в Великой Отечественной войне.<text:line-break/><text:line-break/>На официальном портале мэра и правительства столицы сообщается, что с 22 часов 23 апреля до 02:00 субботы будет ограничено движение на участке от парадной площадки в деревне Алабино до встречной полосы улицы Нижние Мневники (через Минское шоссе, МКАД, Рублевское шоссе, Осеннюю и Крылатскую улицы). 9 мая движение здесь также перекроют, так как по этому пути военная техника будет возвращаться на полигон.<text:line-break/><text:line-break/>Участок от 1, 2 и 3-го Силикатных проездов до улицы Нижние Мневники (через Звенигородское шоссе, проспект Маршала Жукова, улицу Народного Ополчения, Карамышевский мост, Крылатскую улицу) будет перекрыт завтра с 04:00 до 07:00 и 9 мая с 15:00.<text:line-break/><text:line-break/>Кроме того, с 00:01 23 апреля до 06:00 25 апреля и с 00:01 8 мая до 06:00 10 мая нельзя будет останавливаться и парковаться на Крылатской улице от Осенней улицы до улицы Нижние Мневники и на Осенней от Рублевского шоссе до Крылатской.<text:line-break/><text:line-break/>В ГУ МВД по Москве <text:a xlink:type="simple" xlink:href="https://gazeta.krl-uprava.ru/v-krylatskom-23-i-24-aprelja-ogranichat-dvizhenie-transporta-iz-za-podgotovki-k-paradu-pobedy" office:name=""><text:span text:style-name="Definition">обратились к водителям</text:span></text:a> с просьбой заранее продумывать свои маршруты и выполнять предписания дорожных знаков.</text:p>
      <text:p text:style-name="Text_20_body">Фото: портал мэра и правительства Москвы</text:p>
      <text:p text:style-name="Text_20_body"><text:line-break/></text:p>
      <text:p text:style-name="Text_20_body">Адрес страницы: <text:a xlink:type="simple" xlink:href="http://zao.mos.ru/presscenter/news/detail/9899696.html" office:name=""><text:span text:style-name="Definition">http://zao.mos.ru/presscenter/news/detail/989969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22:48:25Z</meta:creation-date>
    <dc:date>2023-10-09T22:48:25Z</dc:date>
  </office:meta>
</office:document-meta>
</file>