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москвичам-помогут-в-поиске-работы-на-акции-день-без-турникетов"/>Москвичам помогут в поиске работы на акции «День без турникетов»<text:bookmark-end text:name="москвичам-помогут-в-поиске-работы-на-акции-день-без-турникетов"/></text:h>
      <text:p text:style-name="First_20_paragraph">17.05.2021</text:p>
      <text:p text:style-name="Text_20_body">Фото: mos.ru</text:p>
      <text:p text:style-name="Text_20_body">Москвичи предложили новые направления для акции «День без турникетов». Речь идет о профориентации. Соответствующий формат станет полезным для тех, кто хочет найти или сменить работу. Большинство респондентов считают, что проводить акцию нужно на базе промпредприятий, ИТ-компаний, а также технопарков. За новое направление акции проголосовали участники проекта «Активный гражданин» — 215 тыс человек.</text:p>
      <text:p text:style-name="Text_20_body">«Акция “День без турникетов” проводится 8 лет. С 2012 года ее участниками стали свыше 120 тысяч москвичей и гостей города, отметил глава Департамента предпринимательства и инновационного развития Алексей Фурсин. Она позволяет всем желающим побывать на экскурсиях в инновационных центрах, мастерских, технопарках, ИТ-компаниях и аэропортах, в фермерских хозяйствах и на производствах. Во время таких туров можно узнать изнутри, как устроены предприятия разных отраслей.</text:p>
      <text:p text:style-name="Text_20_body">Проект «Активный гражданин» начал работу в 2014 году для онлайн-голосований по вопросам городского развития. За это время к нему присоединились более пяти миллионов человек.</text:p>
      <text:list text:style-name="L1">
        <text:list-item>
          <text:p text:style-name="P1"><text:a xlink:type="simple" xlink:href="https://www.facebook.com/sharer.php?src=sp&amp;u=https%3A%2F%2Fna-zapade-mos.ru%2F1034045-moskvicham-pomogut-v-poiske-raboty-na-akcii-den-bez-turniketov&amp;title=%D0%9C%D0%BE%D1%81%D0%BA%D0%B2%D0%B8%D1%87%D0%B0%D0%BC%20%D0%BF%D0%BE%D0%BC%D0%BE%D0%B3%D1%83%D1%82%20%D0%B2%20%D0%BF%D0%BE%D0%B8%D1%81%D0%BA%D0%B5%20%D1%80%D0%B0%D0%B1%D0%BE%D1%82%D1%8B%20%D0%BD%D0%B0%20%D0%B0%D0%BA%D1%86%D0%B8%D0%B8%20%C2%AB%D0%94%D0%B5%D0%BD%D1%8C%20%D0%B1%D0%B5%D0%B7%20%D1%82%D1%83%D1%80%D0%BD%D0%B8%D0%BA%D0%B5%D1%82%D0%BE%D0%B2%C2%BB&amp;utm_source=share2" office:name="Facebook"><text:span text:style-name="Definition"/></text:a></text:p>
        </text:list-item>
      </text:list>
      <text:p text:style-name="First_20_paragraph"><text:line-break/></text:p>
      <text:p text:style-name="Text_20_body">Адрес страницы: <text:a xlink:type="simple" xlink:href="http://zao.mos.ru/presscenter/news/detail/9953464.html" office:name=""><text:span text:style-name="Definition">http://zao.mos.ru/presscenter/news/detail/9953464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21:00:29Z</meta:creation-date>
    <dc:date>2023-07-12T21:00:29Z</dc:date>
  </office:meta>
</office:document-meta>
</file>