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-начале-общественных-обсуждений-по-проекту-межевания-территории-квартала-района-раменки-ограниченного-ломоносовским-проспектом-улицей-светланова-улицей-шувалова-мичуринским-проспектом-зао"/>ОПОВЕЩЕНИЕ о начале общественных обсуждений по проекту межевания территории квартала района Раменки, ограниченного Ломоносовским проспектом, улицей Светланова, улицей Шувалова, Мичуринским проспектом (ЗАО)<text:bookmark-end text:name="оповещение-о-начале-общественных-обсуждений-по-проекту-межевания-территории-квартала-района-раменки-ограниченного-ломоносовским-проспектом-улицей-светланова-улицей-шувалова-мичуринским-проспектом-зао"/></text:h>
      <text:p text:style-name="First_20_paragraph">18.02.2022</text:p>
      <text:p text:style-name="Text_20_body"><text:line-break/></text:p>
      <text:p text:style-name="Text_20_body">Адрес страницы: <text:a xlink:type="simple" xlink:href="http://zao.mos.ru/public-hearings/the-public-comment-in-electronic-form/detail/10628334.html" office:name=""><text:span text:style-name="Definition">http://zao.mos.ru/public-hearings/the-public-comment-in-electronic-form/detail/10628334.html</text:span></text:a></text:p>
      <text:p text:style-name="Text_20_body"><text:a xlink:type="simple" xlink:href="http://zao.mos.ru" office:name=""><text:span text:style-name="Definition">Префектура 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2T21:24:45Z</meta:creation-date>
    <dc:date>2023-07-12T21:24:45Z</dc:date>
  </office:meta>
</office:document-meta>
</file>