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вдоль-киевского-направления-московской-железной-дороги-с-учетом-строительства-дополнительных-п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вдоль Киевского направления Московской железной дороги с учетом строительства дополнительных п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вдоль-киевского-направления-московской-железной-дороги-с-учетом-строительства-дополнительных-п"/></text:h>
      <text:p text:style-name="First_20_paragraph">10.07.2020</text:p>
      <text:p text:style-name="Text_20_body"><text:line-break/></text:p>
      <text:p text:style-name="Text_20_body">Адрес страницы: <text:a xlink:type="simple" xlink:href="http://zao.mos.ru/public-hearings/the-public-comment-in-electronic-form/detail/9016861.html" office:name=""><text:span text:style-name="Definition">http://zao.mos.ru/public-hearings/the-public-comment-in-electronic-form/detail/9016861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6:43:48Z</meta:creation-date>
    <dc:date>2023-07-13T06:43:48Z</dc:date>
  </office:meta>
</office:document-meta>
</file>