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зао-раменки-2-й-мосфильмовский-пер.-вл.-3а-вл.-3а-стр.-1а-вл.-5-вл.-5-стр.-3-кад.-7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ЗАО, Раменки, 2-й Мосфильмовский пер., вл. 3А; вл. 3А, стр. 1А; вл. 5; вл. 5, стр. 3 (кад.№№ 7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зао-раменки-2-й-мосфильмовский-пер.-вл.-3а-вл.-3а-стр.-1а-вл.-5-вл.-5-стр.-3-кад.-7"/></text:h>
      <text:p text:style-name="First_20_paragraph">20.11.2020</text:p>
      <text:p text:style-name="Text_20_body"><text:line-break/></text:p>
      <text:p text:style-name="Text_20_body">Адрес страницы: <text:a xlink:type="simple" xlink:href="http://zao.mos.ru/public-hearings/the-public-comment-in-electronic-form/detail/9442077.html" office:name=""><text:span text:style-name="Definition">http://zao.mos.ru/public-hearings/the-public-comment-in-electronic-form/detail/944207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2:22:14Z</meta:creation-date>
    <dc:date>2023-07-13T02:22:14Z</dc:date>
  </office:meta>
</office:document-meta>
</file>